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df2e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25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988507657298225430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2-14T10:20:05.420000000</dc:date>
    <meta:print-date>2007-11-19T12:56:00</meta:print-date>
    <meta:editing-cycles>109</meta:editing-cycles>
    <meta:editing-duration>P23DT23H13M41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