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T16" style:family="text">
      <style:text-properties officeooo:rsid="002df2ef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6">23</text:span>/201<text:span text:style-name="T14">6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7022275325406426242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2-06T09:25:08.261000000</dc:date>
    <meta:print-date>2007-11-19T12:56:00</meta:print-date>
    <meta:editing-cycles>107</meta:editing-cycles>
    <meta:editing-duration>P23DT23H12M54S</meta:editing-duration>
    <meta:generator>LibreOffice/5.2.2.2$Windows_x86 LibreOffice_project/8f96e87c890bf8fa77463cd4b640a2312823f3ad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