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9" style:family="paragraph" style:parent-style-name="Standard">
      <style:paragraph-properties fo:margin-left="0cm" fo:margin-right="0cm" fo:text-indent="0cm" style:auto-text-indent="false">
        <style:tab-stops>
          <style:tab-stop style:position="11.781cm"/>
        </style:tab-stops>
      </style:paragraph-properties>
      <style:text-properties officeooo:paragraph-rsid="001a17ff"/>
    </style:style>
    <style:style style:name="P10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1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2" style:family="paragraph" style:parent-style-name="Standard">
      <style:paragraph-properties fo:margin-left="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6" style:family="paragraph" style:parent-style-name="Standard">
      <style:paragraph-properties fo:margin-left="0.05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7" style:family="paragraph" style:parent-style-name="Standard" style:master-page-name="Standard">
      <style:paragraph-properties fo:text-align="justify" style:justify-single-word="false" style:page-number="auto"/>
      <style:text-properties style:font-name="Arial" fo:font-size="12pt" style:font-size-asian="12pt" style:font-name-complex="Arial" style:font-size-complex="12pt"/>
    </style:style>
    <style:style style:name="P18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officeooo:paragraph-rsid="00472e36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9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fo:font-weight="bold" officeooo:rsid="0040a7ea" officeooo:paragraph-rsid="00472e36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0" style:family="paragraph" style:parent-style-name="Heading_20_2">
      <style:paragraph-properties fo:text-align="start" style:justify-single-word="false"/>
    </style:style>
    <style:style style:name="P21" style:family="paragraph" style:parent-style-name="Heading_20_2">
      <style:paragraph-properties fo:text-align="center" style:justify-single-word="false"/>
    </style:style>
    <style:style style:name="P22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fo:font-size="12pt" style:font-size-asian="12pt" style:font-size-complex="12pt"/>
    </style:style>
    <style:style style:name="P23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4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25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 style:font-size-complex="12pt"/>
    </style:style>
    <style:style style:name="T6" style:family="text">
      <style:text-properties style:text-underline-style="solid" style:text-underline-width="auto" style:text-underline-color="font-color" officeooo:rsid="0010160d" style:font-size-complex="12pt"/>
    </style:style>
    <style:style style:name="T7" style:family="text">
      <style:text-properties style:text-underline-style="solid" style:text-underline-width="auto" style:text-underline-color="font-color" officeooo:rsid="00378a45" style:font-size-complex="12pt"/>
    </style:style>
    <style:style style:name="T8" style:family="text">
      <style:text-properties style:text-underline-style="solid" style:text-underline-width="auto" style:text-underline-color="font-color" officeooo:rsid="0044795d" style:font-size-complex="12pt"/>
    </style:style>
    <style:style style:name="T9" style:family="text">
      <style:text-properties style:use-window-font-color="true" fo:language="pt" fo:country="PT" style:font-name-asian="Times New Roman" style:language-asian="zxx" style:country-asian="none" style:font-name-complex="Times New Roman" style:language-complex="ar" style:country-complex="SA"/>
    </style:style>
    <style:style style:name="T10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 style:font-weight-complex="bold"/>
    </style:style>
    <style:style style:name="T12" style:family="text">
      <style:text-properties style:use-window-font-color="true" fo:language="pt" fo:country="PT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4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1c0fe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5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4795d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6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5fb4f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7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18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78a45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19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4795d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0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45fb4f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1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2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09bd9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3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1c0fe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4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4795d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5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5fb4f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6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27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1b8f38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28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1d5000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29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290c48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0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ee91f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1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45fb4f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2" style:family="text">
      <style:text-properties style:use-window-font-color="true" style:font-name="Times New Roman" fo:font-size="11pt" fo:language="pt" fo:country="PT" fo:font-weight="bold" officeooo:rsid="0010160d" style:font-name-asian="Times New Roman" style:font-size-asian="9.60000038146973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T33" style:family="text">
      <style:text-properties style:use-window-font-color="true" style:font-name="Arial" fo:font-size="11pt" fo:language="pt" fo:country="PT" fo:font-weight="bold" officeooo:rsid="0010160d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T34" style:family="text">
      <style:text-properties style:use-window-font-color="true" fo:language="pt" fo:country="BR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35" style:family="text">
      <style:text-properties officeooo:rsid="002242cb"/>
    </style:style>
    <style:style style:name="T36" style:family="text">
      <style:text-properties officeooo:rsid="0036a072"/>
    </style:style>
    <style:style style:name="T37" style:family="text">
      <style:text-properties officeooo:rsid="003a9047"/>
    </style:style>
    <style:style style:name="T38" style:family="text">
      <style:text-properties officeooo:rsid="0041c112"/>
    </style:style>
    <style:style style:name="T39" style:family="text">
      <style:text-properties officeooo:rsid="0044795d"/>
    </style:style>
    <style:style style:name="T40" style:family="text">
      <style:text-properties officeooo:rsid="0045fb4f"/>
    </style:style>
    <style:style style:name="T41" style:family="text">
      <style:text-properties officeooo:rsid="0040a7e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custom-shape text:anchor-type="char" draw:z-index="0" draw:style-name="gr1" draw:text-style-name="P25" svg:width="17.43cm" svg:height="1.468cm" svg:x="-0.014cm" svg:y="0.34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 <text:s text:c="6"/></text:p>
      <text:h text:style-name="P23" text:outline-level="9">DE : CPL <text:s text:c="104"/>DATA: <text:span text:style-name="T40">03.02</text:span>.1<text:span text:style-name="T38">7</text:span> </text:h>
      <text:p text:style-name="P7">E-MAIL: <text:a xlink:type="simple" xlink:href="mailto:cpl@deso-se.com.br" text:style-name="Internet_20_link" text:visited-style-name="Visited_20_Internet_20_Link">cpl@deso-se.com.br</text:a></text:p>
      <text:p text:style-name="P7"/>
      <text:p text:style-name="P9"><text:span text:style-name="T33"><text:tab/><text:tab/> <text:s text:c="3"/></text:span><text:span text:style-name="T32"><text:tab/><text:tab/><text:tab/></text:span></text:p>
      <text:p text:style-name="P6"/>
      <text:p text:style-name="P6"/>
      <text:p text:style-name="P6"/>
      <text:h text:style-name="P23" text:outline-level="9">REF.: <text:s/><text:span text:style-name="T8">TOMADA DE PREÇOS</text:span><text:span text:style-name="T5"> Nº </text:span><text:span text:style-name="T6">0</text:span><text:span text:style-name="T8">22</text:span><text:span text:style-name="T5">/201</text:span><text:span text:style-name="T7">6</text:span></text:h>
      <text:p text:style-name="P10"/>
      <text:h text:style-name="P24" text:outline-level="9"/>
      <text:p text:style-name="P11"/>
      <text:p text:style-name="P14">Prezado<text:span text:style-name="T37">s</text:span> <text:span text:style-name="T36">Licitantes</text:span>,</text:p>
      <text:p text:style-name="P14"/>
      <text:p text:style-name="P14"/>
      <text:p text:style-name="P13"/>
      <text:h text:style-name="P22" text:outline-level="4"><text:span text:style-name="T9">Informamos </text:span><text:span text:style-name="T11">que a</text:span><text:span text:style-name="T10"> sessão de </text:span><text:span text:style-name="T26">Divulgação do </text:span><text:span text:style-name="T29">R</text:span><text:span text:style-name="T26">esultado da Análise do Envelope “</text:span><text:span text:style-name="T30">B</text:span><text:span text:style-name="T26">” (</text:span><text:span text:style-name="T27">Documentos </text:span><text:span text:style-name="T28">para</text:span><text:span text:style-name="T27"> Habilitação</text:span><text:span text:style-name="T26">) </text:span><text:span text:style-name="T30">da </text:span><text:span text:style-name="T31">2ª </text:span><text:span text:style-name="T30">licitante melhor classificada</text:span><text:span text:style-name="T12">, referente ao processo </text:span><text:span text:style-name="T34">licitatório</text:span><text:span text:style-name="T9"> em epígrafe, dar-se-á <text:s/>no </text:span><text:span text:style-name="T13">dia </text:span><text:span text:style-name="T16">07</text:span><text:span text:style-name="T17">/</text:span><text:span text:style-name="T18">0</text:span><text:span text:style-name="T20">2</text:span><text:span text:style-name="T21">/1</text:span><text:span text:style-name="T24">7</text:span><text:span text:style-name="T17"> </text:span><text:span text:style-name="T21">às </text:span><text:span text:style-name="T25">11</text:span><text:span text:style-name="T22"> (</text:span><text:span text:style-name="T25">onze</text:span><text:span text:style-name="T21">) horas.</text:span></text:h>
      <text:p text:style-name="P5"/>
      <text:p text:style-name="P5"/>
      <text:p text:style-name="P5"/>
      <text:p text:style-name="P8">Atenciosamente,</text:p>
      <text:p text:style-name="P8"/>
      <text:p text:style-name="P8"/>
      <text:p text:style-name="P8"/>
      <text:p text:style-name="P15"/>
      <text:p text:style-name="P19">DANIEL CARLOS ARAGÃO MELO SANTOS</text:p>
      <text:p text:style-name="P18"><text:span text:style-name="T41">Presidente</text:span> da CPL – DESO</text:p>
      <text:p text:style-name="P16"><text:s text:c="70"/></text:p>
      <text:p text:style-name="P12"><text:s text:c="5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ext_20_body_20_indent" style:display-name="Text body indent" style:family="paragraph" style:parent-style-name="Standard" style:class="text">
      <style:paragraph-properties fo:margin-left="7.493cm" fo:margin-right="0cm" style:line-height-at-least="0.529cm" fo:text-align="justify" style:justify-single-word="false" fo:text-indent="0cm" style:auto-text-indent="false">
        <style:tab-stops>
          <style:tab-stop style:position="-6.242cm"/>
          <style:tab-stop style:position="-5.741cm"/>
        </style:tab-stops>
      </style:paragraph-properties>
      <style:text-properties fo:font-size="12pt" style:font-size-asian="12pt"/>
    </style:style>
    <style:style style:name="Heading_20_10" style:display-name="Heading 10" style:family="paragraph" style:parent-style-name="Title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228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1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03T08:29:35.286000000</dc:date>
    <meta:print-date>2015-11-06T08:29:58.75</meta:print-date>
    <meta:editing-cycles>149</meta:editing-cycles>
    <meta:editing-duration>PT6H36M9S</meta:editing-duration>
    <meta:document-statistic meta:table-count="0" meta:image-count="1" meta:object-count="0" meta:page-count="1" meta:paragraph-count="16" meta:word-count="87" meta:character-count="1047" meta:non-whitespace-character-count="528"/>
    <meta:user-defined meta:name="Info 1"/>
    <meta:user-defined meta:name="Info 2"/>
    <meta:user-defined meta:name="Info 3"/>
    <meta:user-defined meta:name="Info 4"/>
  </office:meta>
</office:document-meta>
</file>