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Pictures/200000BC00006A750000193017F2E2AB.wmf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loext:contextual-spacing="false" fo:margin-left="0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2/2017 - VALOR: R$ 50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034451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17F2E2AB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1-23T10:16:32.88</dc:date>
    <meta:print-date>2007-11-19T12:56:00</meta:print-date>
    <meta:editing-cycles>113</meta:editing-cycles>
    <meta:editing-duration>P23DT23H17M51S</meta:editing-duration>
    <meta:generator>LibreOffice/3.4$Win32 LibreOffice_project/340m1$Build-402</meta:generator>
    <meta:document-statistic meta:table-count="1" meta:image-count="1" meta:object-count="0" meta:page-count="1" meta:paragraph-count="19" meta:word-count="130" meta:character-count="1184" meta:non-whitespace-character-count="882"/>
  </office:meta>
</office:document-meta>
</file>