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6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df2ef"/>
    </style:style>
    <style:style style:name="T17" style:family="text">
      <style:text-properties officeooo:rsid="00366db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<text:span text:style-name="T17">001</text:span>/201<text:span text:style-name="T17">7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203932818667721926" text:style-name="WW8Num2">
        <text:list-header>
          <text:p text:style-name="P16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1-03T11:26:15.737000000</dc:date>
    <meta:print-date>2007-11-19T12:56:00</meta:print-date>
    <meta:editing-cycles>109</meta:editing-cycles>
    <meta:editing-duration>P23DT23H13M8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