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f77a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19</text:span>/201<text:span text:style-name="T15">6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47017257581949758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2-15T10:19:59.387000000</dc:date>
    <meta:print-date>2007-11-19T12:56:00</meta:print-date>
    <meta:editing-cycles>110</meta:editing-cycles>
    <meta:editing-duration>P23DT23H12M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