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6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7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df2e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21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3285400062952978174" text:style-name="WW8Num2">
        <text:list-header>
          <text:p text:style-name="P15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1-22T11:39:23.389000000</dc:date>
    <meta:print-date>2007-11-19T12:56:00</meta:print-date>
    <meta:editing-cycles>105</meta:editing-cycles>
    <meta:editing-duration>P23DT23H11M59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