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1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2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3" style:family="paragraph" style:parent-style-name="Standard">
      <style:text-properties style:font-name="Times New Roman" fo:font-size="12pt" style:font-size-asian="12pt" style:font-size-complex="12pt"/>
    </style:style>
    <style:style style:name="P14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5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6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7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1ad4cb"/>
    </style:style>
    <style:style style:name="T15" style:family="text">
      <style:text-properties officeooo:rsid="001c4ee2"/>
    </style:style>
    <style:style style:name="T16" style:family="text">
      <style:text-properties officeooo:rsid="0023c3ad"/>
    </style:style>
    <style:style style:name="T17" style:family="text">
      <style:text-properties officeooo:rsid="002df2ef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4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p text:style-name="P9">BANCO DO BRASIL</text:p>
      <text:p text:style-name="P9">CONTA: 78.001-4</text:p>
      <text:p text:style-name="P9">AGÊNCIA: 3611-0</text:p>
      <text:p text:style-name="P7"/>
      <text:p text:style-name="P11">EDITAL: <text:span text:style-name="T15">TP</text:span> N.0<text:span text:style-name="T17">20</text:span>/201<text:span text:style-name="T14">6</text:span> - VALOR: R$ <text:span text:style-name="T15">25</text:span>,00</text:p>
      <text:p text:style-name="P11"/>
      <text:p text:style-name="P12">OBS: Não serão aceitos, para efeito de prova da compra do edital, comprovantes de entrega de envelope de depósito feitos em caixas eletrônicos.</text:p>
      <text:p text:style-name="P10"><text:s/></text:p>
      <text:list xml:id="list7128648107190019769" text:style-name="WW8Num2">
        <text:list-header>
          <text:p text:style-name="P17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3"/>
      <text:p text:style-name="P13">Nº CNPJ: ___________________________</text:p>
      <text:p text:style-name="P13"/>
      <text:p text:style-name="P13">EMPRESA:_________________________________________________________________</text:p>
      <text:p text:style-name="P13"/>
      <text:p text:style-name="P13">Nº TELEFONE:(____)___________________ / CELULAR:(____)_____________________</text:p>
      <text:p text:style-name="P13"/>
      <text:p text:style-name="P13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3"/>
      <text:p text:style-name="P13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6-11-18T11:04:54.824000000</dc:date>
    <meta:print-date>2007-11-19T12:56:00</meta:print-date>
    <meta:editing-cycles>104</meta:editing-cycles>
    <meta:editing-duration>P23DT23H11M45S</meta:editing-duration>
    <meta:generator>LibreOffice/5.0.6.3$Windows_X86_64 LibreOffice_project/490fc03b25318460cfc54456516ea2519c11d1aa</meta:generator>
    <meta:document-statistic meta:table-count="1" meta:image-count="1" meta:object-count="0" meta:page-count="1" meta:paragraph-count="19" meta:word-count="125" meta:character-count="1184" meta:non-whitespace-character-count="882"/>
  </office:meta>
</office:document-meta>
</file>