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c46eb"/>
    </style:style>
    <style:style style:name="T17" style:family="text">
      <style:text-properties officeooo:rsid="002f77a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6">18</text:span>/201<text:span text:style-name="T15">6</text:span> - VALOR: R$ <text:span text:style-name="T17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4325120802909056146" text:style-name="WW8Num2">
        <text:list-header>
          <text:p text:style-name="P14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1-18T10:36:53.141000000</dc:date>
    <meta:print-date>2007-11-19T12:56:00</meta:print-date>
    <meta:editing-cycles>109</meta:editing-cycles>
    <meta:editing-duration>P23DT23H11M5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