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3c3a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9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393927644005809000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1-01T14:59:04.231000000</dc:date>
    <meta:print-date>2007-11-19T12:56:00</meta:print-date>
    <meta:editing-cycles>103</meta:editing-cycles>
    <meta:editing-duration>P23DT23H11M31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