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529d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8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17988160538256372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0-27T11:34:26.220000000</dc:date>
    <meta:print-date>2007-11-19T12:56:00</meta:print-date>
    <meta:editing-cycles>105</meta:editing-cycles>
    <meta:editing-duration>P23DT23H41M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