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3c3a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17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528887199385685431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0-26T08:58:43.848000000</dc:date>
    <meta:print-date>2007-11-19T12:56:00</meta:print-date>
    <meta:editing-cycles>102</meta:editing-cycles>
    <meta:editing-duration>P23DT23H10M15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