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f77a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16</text:span>/201<text:span text:style-name="T15">6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352598662461677181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0-06T11:23:41.373000000</dc:date>
    <meta:print-date>2007-11-19T12:56:00</meta:print-date>
    <meta:editing-cycles>108</meta:editing-cycles>
    <meta:editing-duration>P23DT23H11M3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