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6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P17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3c3ad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7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16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4909212947476639785" text:style-name="WW8Num2">
        <text:list-header>
          <text:p text:style-name="P16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9-29T11:48:19.867000000</dc:date>
    <meta:print-date>2007-11-19T12:56:00</meta:print-date>
    <meta:editing-cycles>101</meta:editing-cycles>
    <meta:editing-duration>P23DT23H9M56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