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6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7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ad4cb"/>
    </style:style>
    <style:style style:name="T15" style:family="text">
      <style:text-properties officeooo:rsid="001c4ee2"/>
    </style:style>
    <style:style style:name="T16" style:family="text">
      <style:text-properties officeooo:rsid="0023c3ad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5">TP</text:span> N.0<text:span text:style-name="T16">15</text:span>/201<text:span text:style-name="T14">6</text:span> - VALOR: R$ <text:span text:style-name="T15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2709079479247315229" text:style-name="WW8Num2">
        <text:list-header>
          <text:p text:style-name="P15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09-28T14:22:06.811000000</dc:date>
    <meta:print-date>2007-11-19T12:56:00</meta:print-date>
    <meta:editing-cycles>100</meta:editing-cycles>
    <meta:editing-duration>P23DT23H9M43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