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2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3" style:family="paragraph" style:parent-style-name="Standard">
      <style:text-properties style:font-name="Times New Roman" fo:font-size="12pt" style:font-size-asian="12pt" style:font-size-complex="12pt"/>
    </style:style>
    <style:style style:name="P14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5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6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7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1ad4cb"/>
    </style:style>
    <style:style style:name="T15" style:family="text">
      <style:text-properties officeooo:rsid="001c4ee2"/>
    </style:style>
    <style:style style:name="T16" style:family="text">
      <style:text-properties officeooo:rsid="0023c3ad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11">EDITAL: <text:span text:style-name="T15">TP</text:span> N.0<text:span text:style-name="T16">14</text:span>/201<text:span text:style-name="T14">6</text:span> - VALOR: R$ <text:span text:style-name="T15">25</text:span>,00</text:p>
      <text:p text:style-name="P11"/>
      <text:p text:style-name="P12">OBS: Não serão aceitos, para efeito de prova da compra do edital, comprovantes de entrega de envelope de depósito feitos em caixas eletrônicos.</text:p>
      <text:p text:style-name="P10"><text:s/></text:p>
      <text:list xml:id="list3749359508837917773" text:style-name="WW8Num2">
        <text:list-header>
          <text:p text:style-name="P17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3"/>
      <text:p text:style-name="P13">Nº CNPJ: ___________________________</text:p>
      <text:p text:style-name="P13"/>
      <text:p text:style-name="P13">EMPRESA:_________________________________________________________________</text:p>
      <text:p text:style-name="P13"/>
      <text:p text:style-name="P13">Nº TELEFONE:(____)___________________ / CELULAR:(____)_____________________</text:p>
      <text:p text:style-name="P13"/>
      <text:p text:style-name="P13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3"/>
      <text:p text:style-name="P13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6-09-21T18:41:26.025000000</dc:date>
    <meta:print-date>2007-11-19T12:56:00</meta:print-date>
    <meta:editing-cycles>99</meta:editing-cycles>
    <meta:editing-duration>P23DT23H9M28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