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529d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2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312334654540614186" text:style-name="WW8Num2">
        <text:list-header>
          <text:p text:style-name="P15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13T12:01:58.650000000</dc:date>
    <meta:print-date>2007-11-19T12:56:00</meta:print-date>
    <meta:editing-cycles>104</meta:editing-cycles>
    <meta:editing-duration>P23DT23H40M32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