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88dbd"/>
    </style:style>
    <style:style style:name="T15" style:family="text">
      <style:text-properties officeooo:rsid="001ad4cb"/>
    </style:style>
    <style:style style:name="T16" style:family="text">
      <style:text-properties officeooo:rsid="0028cce9"/>
    </style:style>
    <style:style style:name="T17" style:family="text">
      <style:text-properties officeooo:rsid="002c46eb"/>
    </style:style>
    <style:style style:name="T18" style:family="text">
      <style:text-properties officeooo:rsid="002c4945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CC</text:span> N.0<text:span text:style-name="T17">14</text:span>/201<text:span text:style-name="T15">6</text:span> - VALOR: R$ <text:span text:style-name="T18">100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6382501938972050740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9-06T09:35:38.070000000</dc:date>
    <meta:print-date>2007-11-19T12:56:00</meta:print-date>
    <meta:editing-cycles>106</meta:editing-cycles>
    <meta:editing-duration>P23DT23H7M9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5" meta:non-whitespace-character-count="883"/>
  </office:meta>
</office:document-meta>
</file>