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4">08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31209105726552046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8-15T10:13:34.394000000</dc:date>
    <meta:print-date>2007-11-19T12:56:00</meta:print-date>
    <meta:editing-cycles>98</meta:editing-cycles>
    <meta:editing-duration>P23DT23H21M2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