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8cce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8</text:span>/201<text:span text:style-name="T15">6</text:span> - VALOR: R$ <text:span text:style-name="T16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130166908051084778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6-20T17:36:36.390000000</dc:date>
    <meta:print-date>2007-11-19T12:56:00</meta:print-date>
    <meta:editing-cycles>104</meta:editing-cycles>
    <meta:editing-duration>P23DT23H6M36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