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1ad4cb"/>
    </style:style>
    <style:style style:name="T16" style:family="text">
      <style:text-properties officeooo:rsid="00276801"/>
    </style:style>
    <style:style style:name="T17" style:family="text">
      <style:text-properties officeooo:rsid="0028cce9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5">07</text:span>/201<text:span text:style-name="T15">6</text:span> - VALOR: R$ <text:span text:style-name="T17">5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8002107787823262115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6-17T11:21:01.968000000</dc:date>
    <meta:print-date>2007-11-19T12:56:00</meta:print-date>
    <meta:editing-cycles>103</meta:editing-cycles>
    <meta:editing-duration>P23DT23H5M57S</meta:editing-duration>
    <meta:generator>LibreOffice/5.1.1.3$Windows_x86 LibreOffice_project/89f508ef3ecebd2cfb8e1def0f0ba9a803b88a6d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