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4">04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267001661154103254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5-31T10:56:32.312000000</dc:date>
    <meta:print-date>2007-11-19T12:56:00</meta:print-date>
    <meta:editing-cycles>95</meta:editing-cycles>
    <meta:editing-duration>P23DT23H7M34S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