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27f6e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5</text:span>/201<text:span text:style-name="T15">6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809470095557975614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5-16T10:18:26.234000000</dc:date>
    <meta:print-date>2007-11-19T12:56:00</meta:print-date>
    <meta:editing-cycles>101</meta:editing-cycles>
    <meta:editing-duration>P23DT23H5M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