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6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6bf3"/>
    </style:style>
    <style:style style:name="T15" style:family="text">
      <style:text-properties officeooo:rsid="001ca751"/>
    </style:style>
    <style:style style:name="T16" style:family="text">
      <style:text-properties officeooo:rsid="001ccbe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TP</text:span> N.0<text:span text:style-name="T16">03</text:span>/201<text:span text:style-name="T16">6</text:span> - VALOR: R$ 25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71056849883643836" text:style-name="WW8Num2">
        <text:list-header>
          <text:p text:style-name="P16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4-26T10:10:32.953000000</dc:date>
    <meta:print-date>2007-11-19T12:56:00</meta:print-date>
    <meta:editing-cycles>95</meta:editing-cycles>
    <meta:editing-duration>P23DT23H29M10S</meta:editing-duration>
    <meta:generator>LibreOffice/4.4.3.2$Windows_x86 LibreOffice_project/88805f81e9fe61362df02b9941de8e38a9b5fd16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