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27f6e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4</text:span>/201<text:span text:style-name="T15">6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75012772664974941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4-15T09:38:01.859000000</dc:date>
    <meta:print-date>2007-11-19T12:56:00</meta:print-date>
    <meta:editing-cycles>100</meta:editing-cycles>
    <meta:editing-duration>P23DT23H4M46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