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200000BC00006A75000019305D37A5AC.wmf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P14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5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6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7" style:family="paragraph" style:parent-style-name="Table_20_Contents" style:list-style-name="WW8Num2">
      <style:paragraph-properties fo:margin-left="0cm" fo:margin-right="0cm" fo:margin-top="0cm" fo:margin-bottom="0cm" style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188dbd"/>
    </style:style>
    <style:style style:name="T15" style:family="text">
      <style:text-properties officeooo:rsid="0019e17f"/>
    </style:style>
    <style:style style:name="T16" style:family="text">
      <style:text-properties officeooo:rsid="001ad4cb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11">EDITAL: <text:span text:style-name="T14">CC</text:span> N.0<text:span text:style-name="T16">01</text:span>/201<text:span text:style-name="T16">6</text:span> - VALOR: R$ <text:span text:style-name="T16">100</text:span>,00</text:p>
      <text:p text:style-name="P11"/>
      <text:p text:style-name="P12">OBS: Não serão aceitos, para efeito de prova da compra do edital, comprovantes de entrega de envelope de depósito feitos em caixas eletrônicos.</text:p>
      <text:p text:style-name="P10"><text:s/></text:p>
      <text:list xml:id="list1220816102132815672" text:style-name="WW8Num2">
        <text:list-header>
          <text:p text:style-name="P17"><text:span text:style-name="T8">2) </text:span><text:span text:style-name="T8">Após, enviar </text:span><text:span text:style-name="T8">e-mail para </text:span><text:span text:style-name="T9">cpl@deso-se.com.br</text:span><text:span text:style-name="T8"> com as seguintes informações:</text:span></text:p>
        </text:list-header>
      </text:list>
      <text:p text:style-name="P13"/>
      <text:p text:style-name="P13">Nº CNPJ: ___________________________</text:p>
      <text:p text:style-name="P13"/>
      <text:p text:style-name="P13">EMPRESA:_________________________________________________________________</text:p>
      <text:p text:style-name="P13"/>
      <text:p text:style-name="P13">Nº TELEFONE:(____)___________________ / CELULAR:(____)_____________________</text:p>
      <text:p text:style-name="P13"/>
      <text:p text:style-name="P13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3"/>
      <text:p text:style-name="P13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0pt" fo:language="pt" fo:country="BR" style:font-name-asian="Times New Roman" style:font-size-asian="10pt" style:language-asian="zxx" style:country-asian="none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Lucida Sans Unicode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weight="bold" style:font-weight-asian="bold" style:font-name-complex="Arial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style:font-name-complex="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6-01-06T10:17:39.64</dc:date>
    <meta:print-date>2007-11-19T12:56:00</meta:print-date>
    <meta:editing-cycles>93</meta:editing-cycles>
    <meta:editing-duration>P23DT23H3M10S</meta:editing-duration>
    <meta:generator>LibreOffice/4.0.1.2$Windows_x86 LibreOffice_project/84102822e3d61eb989ddd325abf1ac077904985</meta:generator>
    <meta:document-statistic meta:table-count="1" meta:image-count="1" meta:object-count="0" meta:page-count="1" meta:paragraph-count="19" meta:word-count="125" meta:character-count="1185" meta:non-whitespace-character-count="883"/>
  </office:meta>
</office:document-meta>
</file>