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7539d"/>
    </style:style>
    <style:style style:name="T15" style:family="text">
      <style:text-properties officeooo:rsid="00188dbd"/>
    </style:style>
    <style:style style:name="T16" style:family="text">
      <style:text-properties officeooo:rsid="0019e17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CC</text:span> N.01<text:span text:style-name="T16">8</text:span>/2015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996668722378201122" text:style-name="WW8Num2">
        <text:list-header>
          <text:p text:style-name="P17"><text:span text:style-name="T8">2) </text:span><text:span text:style-name="T8">Após, enviar </text:span><text:span text:style-name="T8">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11-24T08:45:49.75</dc:date>
    <meta:print-date>2007-11-19T12:56:00</meta:print-date>
    <meta:editing-cycles>92</meta:editing-cycles>
    <meta:editing-duration>P23DT23H3M1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