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style:line-height-at-least="0.176cm"/>
      <style:text-properties fo:font-size="2pt" officeooo:paragraph-rsid="0016a0f2" style:font-size-asian="2pt" style:font-size-complex="2pt"/>
    </style:style>
    <style:style style:name="P2" style:family="paragraph" style:parent-style-name="Standard">
      <style:text-properties officeooo:rsid="0016a0f2" officeooo:paragraph-rsid="0016a0f2"/>
    </style:style>
    <style:style style:name="P3" style:family="paragraph" style:parent-style-name="Standard">
      <style:text-properties officeooo:rsid="00122e56" officeooo:paragraph-rsid="00183460"/>
    </style:style>
    <style:style style:name="P4" style:family="paragraph" style:parent-style-name="Standard">
      <style:text-properties officeooo:rsid="0012e995" officeooo:paragraph-rsid="00183460"/>
    </style:style>
    <style:style style:name="P5" style:family="paragraph" style:parent-style-name="Header">
      <style:text-properties officeooo:paragraph-rsid="0016a0f2"/>
    </style:style>
    <style:style style:name="P6" style:family="paragraph" style:parent-style-name="Standard">
      <style:text-properties officeooo:rsid="00122e56" officeooo:paragraph-rsid="00183460"/>
    </style:style>
    <style:style style:name="P7" style:family="paragraph">
      <style:paragraph-properties fo:text-align="center" style:writing-mode="lr-tb"/>
    </style:style>
    <style:style style:name="T1" style:family="text">
      <style:text-properties officeooo:rsid="0012e995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gr1" style:family="graphic">
      <style:graphic-properties draw:stroke="solid" svg:stroke-width="0.115cm" svg:stroke-color="#000080" draw:stroke-linejoin="miter" draw:fill="none" draw:fill-color="#ffffff" draw:textarea-horizontal-align="left" draw:textarea-vertical-align="top" draw:auto-grow-height="false" fo:padding-top="0.229cm" fo:padding-bottom="0.229cm" fo:padding-left="0.441cm" fo:padding-right="0.441cm" fo:wrap-option="wrap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draw:frame draw:style-name="fr1" draw:name="figura1" text:anchor-type="char" svg:x="0cm" svg:y="0.173cm" svg:width="4.731cm" svg:height="1.159cm" draw:z-index="1"><draw:image xlink:href="Pictures/200000BC00006A75000019305D37A5AC.wmf" xlink:type="simple" xlink:show="embed" xlink:actuate="onLoad"/></draw:frame></text:p>
      <text:p text:style-name="P5"/>
      <text:p text:style-name="P5"/>
      <text:p text:style-name="P1"><draw:line text:anchor-type="char" draw:z-index="0" draw:style-name="gr1" draw:text-style-name="P7" svg:x1="0.131cm" svg:y1="0.012cm" svg:x2="16.835cm" svg:y2="0.028cm"><text:p/></draw:line><text:a xlink:type="simple" xlink:href="http://www.deso-se.com.br/downloads/EDITAL011_2015.zip" office:target-frame-name="_blank" xlink:show="new"/></text:p>
      <text:p text:style-name="Standard"><text:a xlink:type="simple" xlink:href="http://www.deso-se.com.br/downloads/EDITAL011_2015.zip" office:target-frame-name="_blank" xlink:show="new"/></text:p>
      <text:p text:style-name="P2">Clique no Link abaixo para download do Edital.</text:p>
      <text:p text:style-name="P3"><text:a xlink:type="simple" xlink:href="http://www.deso-se.com.br/downloads/EDITAL011_2015.zip" office:target-frame-name="_blank" xlink:show="new"><text:span text:style-name="T1"/></text:a></text:p>
      <text:p text:style-name="P3"><text:bookmark text:name="body_399_r"/><text:a xlink:type="simple" xlink:href="http://www.deso-se.com.br/downloads/EDITAL075-2015.zip" office:target-frame-name="_blank" xlink:show="new"><text:span text:style-name="T1">www.deso-se.com.br/downloads/EDITAL075-2015.zip</text:span></text:a><text:span text:style-name="T1"> </text:span></text:p>
      <text:p text:style-name="P3"><text:span text:style-name="T1"/></text:p>
      <text:p text:style-name="P4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03-02T12:06:22.82</meta:creation-date>
    <dc:date>2015-10-20T09:21:33.86</dc:date>
    <meta:editing-duration>PT57S</meta:editing-duration>
    <meta:editing-cycles>2</meta:editing-cycles>
    <meta:generator>LibreOffice/4.0.5.2$Windows_x86 LibreOffice_project/5464147a081647a250913f19c0715bca595af2f</meta:generator>
    <meta:document-statistic meta:table-count="0" meta:image-count="1" meta:object-count="0" meta:page-count="1" meta:paragraph-count="2" meta:word-count="9" meta:character-count="94" meta:non-whitespace-character-count="86"/>
  </office:meta>
</office:document-meta>
</file>