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6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7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7539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TP N.01<text:span text:style-name="T14">7</text:span>/2015 - VALOR: R$ 25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9083648370705809347" text:style-name="WW8Num2">
        <text:list-header>
          <text:p text:style-name="P16"><text:span text:style-name="T8">2) </text:span><text:span text:style-name="T8">Após, enviar </text:span><text:span text:style-name="T8">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9-28T09:35:38.76</dc:date>
    <meta:print-date>2007-11-19T12:56:00</meta:print-date>
    <meta:editing-cycles>92</meta:editing-cycles>
    <meta:editing-duration>P23DT23H3M10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