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Pictures/200000BC00006A750000193017F2E2AB.wmf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style:keep-together="true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0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TP N.016/2015 - VALOR: R$ 25,00</text:span>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28740887" text:style-name="WW8Num2">
        <text:list-header>
          <text:p text:style-name="P17"><text:span text:style-name="T9">2) </text:span><text:span text:style-name="T9">Após, enviar </text:span><text:span text:style-name="T9">e-mail para </text:span><text:span text:style-name="T10">cpl@deso-se.com.br</text:span><text:span text:style-name="T9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1">E-MAIL</text:span><text:span text:style-name="T13">PARA</text:span><text:span text:style-name="T12"> </text:span><text:span text:style-name="T13">ENVIO</text:span><text:span text:style-name="T12"> </text:span><text:span text:style-name="T13">DO</text:span><text:span text:style-name="T12"> </text:span><text:span text:style-name="T13">EDITAL:</text:span><text:span text:style-name="T14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17F2E2AB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8-19T08:57:55.81</dc:date>
    <meta:print-date>2007-11-19T12:56:00</meta:print-date>
    <meta:editing-cycles>92</meta:editing-cycles>
    <meta:editing-duration>P23DT23H3M10S</meta:editing-duration>
    <meta:generator>LibreOffice/3.4$Win32 LibreOffice_project/340m1$Build-402</meta:generator>
    <meta:document-statistic meta:table-count="1" meta:image-count="1" meta:object-count="0" meta:page-count="1" meta:paragraph-count="19" meta:word-count="130" meta:character-count="1184" meta:non-whitespace-character-count="882"/>
  </office:meta>
</office:document-meta>
</file>