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officeooo:rsid="0022ccb1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6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officeooo:rsid="0022ccb1" officeooo:paragraph-rsid="0035aacf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f4ba7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33e121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style:use-window-font-color="true" fo:language="pt" fo:country="BR" fo:font-weight="bold" officeooo:rsid="00380fe6" style:font-name-asian="Times New Roman" style:language-asian="zxx" style:country-asian="none" style:font-weight-asian="bold" style:font-name-complex="Times New Roman" style:language-complex="ar" style:country-complex="SA"/>
    </style:style>
    <style:style style:name="T15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7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8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2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2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2">TP</text:span><text:span text:style-name="T11"> </text:span><text:span text:style-name="T8">N.</text:span><text:span text:style-name="T11">0</text:span><text:span text:style-name="T12">1</text:span><text:span text:style-name="T14">5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2">25</text:span><text:span text:style-name="T11">,00</text:span></text:p>
      <text:p text:style-name="P15"/>
      <text:p text:style-name="P16">OBS: Não serão aceitos, para efeito de prova da compra do edital, comprovantes de entrega de envelope de depósito feitos em caixas eletrônicos.</text:p>
      <text:p text:style-name="P10"><text:s/></text:p>
      <text:list xml:id="list2990307765971786977" text:style-name="WW8Num2">
        <text:list-header>
          <text:p text:style-name="P12"><text:span text:style-name="T16">2) </text:span><text:span text:style-name="T15">Após, enviar </text:span><text:span text:style-name="T16">e-mail para </text:span><text:span text:style-name="T17">cpl@deso-se.com.br</text:span><text:span text:style-name="T15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2">(</text:span>____<text:span text:style-name="T22">)</text:span>___________________ / CELULAR:<text:span text:style-name="T22">(</text:span>____<text:span text:style-name="T22">)</text:span>_____________________</text:p>
      <text:p text:style-name="P11"/>
      <text:p text:style-name="P11"><text:span text:style-name="T18">E-MAIL</text:span><text:span text:style-name="T20">PARA</text:span><text:span text:style-name="T19"> </text:span><text:span text:style-name="T20">ENVIO</text:span><text:span text:style-name="T19"> </text:span><text:span text:style-name="T20">DO</text:span><text:span text:style-name="T19"> </text:span><text:span text:style-name="T20">EDITAL:</text:span><text:span text:style-name="T21">____________________________________________</text:span></text:p>
      <text:p text:style-name="P11"/>
      <text:p text:style-name="P11"><text:span text:style-name="T22">3) </text:span>Colar <text:span text:style-name="T22">a</text:span>qui <text:span text:style-name="T22">o</text:span> Comprovante <text:span text:style-name="T22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8-10T09:14:48.893000000</dc:date>
    <meta:print-date>2007-11-19T12:56:00</meta:print-date>
    <meta:editing-cycles>91</meta:editing-cycles>
    <meta:editing-duration>P23DT23H3M2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