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317b76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33645b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</text:span><text:span text:style-name="T14">2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10"><text:s/></text:p>
      <text:list xml:id="list8676049126814443495" text:style-name="WW8Num2">
        <text:list-header>
          <text:p text:style-name="P14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23T09:35:56.212000000</dc:date>
    <meta:print-date>2007-11-19T12:56:00</meta:print-date>
    <meta:editing-cycles>90</meta:editing-cycles>
    <meta:editing-duration>P23DT23H3M2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