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bfffd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c0001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style:use-window-font-color="true" fo:language="pt" fo:country="BR" fo:font-weight="bold" officeooo:rsid="002f4ba7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8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2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2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4">TP</text:span><text:span text:style-name="T11"> </text:span><text:span text:style-name="T8">N.</text:span><text:span text:style-name="T11">0</text:span><text:span text:style-name="T14">09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4">25</text:span><text:span text:style-name="T11">,00</text:span></text:p>
      <text:p text:style-name="P10"><text:s/></text:p>
      <text:list xml:id="list830533090491703722" text:style-name="WW8Num2">
        <text:list-header>
          <text:p text:style-name="P15"><text:span text:style-name="T16">2) </text:span><text:span text:style-name="T15">Após, enviar </text:span><text:span text:style-name="T16">e-mail para </text:span><text:span text:style-name="T17">cpl@deso-se.com.br</text:span><text:span text:style-name="T15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2">(</text:span>____<text:span text:style-name="T22">)</text:span>___________________ / CELULAR:<text:span text:style-name="T22">(</text:span>____<text:span text:style-name="T22">)</text:span>_____________________</text:p>
      <text:p text:style-name="P11"/>
      <text:p text:style-name="P11"><text:span text:style-name="T18">E-MAIL</text:span><text:span text:style-name="T20">PARA</text:span><text:span text:style-name="T19"> </text:span><text:span text:style-name="T20">ENVIO</text:span><text:span text:style-name="T19"> </text:span><text:span text:style-name="T20">DO</text:span><text:span text:style-name="T19"> </text:span><text:span text:style-name="T20">EDITAL:</text:span><text:span text:style-name="T21">____________________________________________</text:span></text:p>
      <text:p text:style-name="P11"/>
      <text:p text:style-name="P11"><text:span text:style-name="T22">3) </text:span>Colar <text:span text:style-name="T22">a</text:span>qui <text:span text:style-name="T22">o</text:span> Comprovante <text:span text:style-name="T22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6-10T11:06:39.64</dc:date>
    <meta:print-date>2007-11-19T12:56:00</meta:print-date>
    <meta:editing-cycles>88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