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3b1e2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7adff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82772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TP N.</text:span><text:span text:style-name="T11">00</text:span><text:span text:style-name="T13">8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25,00</text:span></text:p>
      <text:p text:style-name="P10"><text:s/></text:p>
      <text:list xml:id="list7733643995478002254" text:style-name="WW8Num2">
        <text:list-header>
          <text:p text:style-name="P15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5-27T15:07:48.930000000</dc:date>
    <meta:print-date>2007-11-19T12:56:00</meta:print-date>
    <meta:editing-cycles>87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