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3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4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5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3b1e2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7adff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7c11f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3">CC</text:span><text:span text:style-name="T8"> N.</text:span><text:span text:style-name="T11">0</text:span><text:span text:style-name="T13">10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3">100</text:span><text:span text:style-name="T8">,00</text:span></text:p>
      <text:p text:style-name="P10"><text:s/></text:p>
      <text:list xml:id="list8182030283082185807" text:style-name="WW8Num2">
        <text:list-header>
          <text:p text:style-name="P15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5-27T08:03:09.351000000</dc:date>
    <meta:print-date>2007-11-19T12:56:00</meta:print-date>
    <meta:editing-cycles>87</meta:editing-cycles>
    <meta:editing-duration>P23DT23H2M58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19" meta:word-count="125" meta:character-count="1185" meta:non-whitespace-character-count="883"/>
  </office:meta>
</office:document-meta>
</file>