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3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4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5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3b1e2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60792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26c06b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5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7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1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TP N.</text:span><text:span text:style-name="T11">00</text:span><text:span text:style-name="T13">6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25,00</text:span></text:p>
      <text:p text:style-name="P10"><text:s/></text:p>
      <text:list xml:id="list5073556561728232312" text:style-name="WW8Num2">
        <text:list-header>
          <text:p text:style-name="P15"><text:span text:style-name="T15">2) </text:span><text:span text:style-name="T14">Após, enviar </text:span><text:span text:style-name="T15">e-mail para </text:span><text:span text:style-name="T16">cpl@deso-se.com.br</text:span><text:span text:style-name="T14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1">(</text:span>____<text:span text:style-name="T21">)</text:span>___________________ / CELULAR:<text:span text:style-name="T21">(</text:span>____<text:span text:style-name="T21">)</text:span>_____________________</text:p>
      <text:p text:style-name="P11"/>
      <text:p text:style-name="P11"><text:span text:style-name="T17">E-MAIL</text:span><text:span text:style-name="T19">PARA</text:span><text:span text:style-name="T18"> </text:span><text:span text:style-name="T19">ENVIO</text:span><text:span text:style-name="T18"> </text:span><text:span text:style-name="T19">DO</text:span><text:span text:style-name="T18"> </text:span><text:span text:style-name="T19">EDITAL:</text:span><text:span text:style-name="T20">____________________________________________</text:span></text:p>
      <text:p text:style-name="P11"/>
      <text:p text:style-name="P11"><text:span text:style-name="T21">3) </text:span>Colar <text:span text:style-name="T21">a</text:span>qui <text:span text:style-name="T21">o</text:span> Comprovante <text:span text:style-name="T21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5-11T11:10:16.59</dc:date>
    <meta:print-date>2007-11-19T12:56:00</meta:print-date>
    <meta:editing-cycles>87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