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3b1e2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60792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6c06b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style:use-window-font-color="true" fo:language="pt" fo:country="BR" fo:font-weight="bold" officeooo:rsid="0027adff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8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2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2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TP N.</text:span><text:span text:style-name="T11">00</text:span><text:span text:style-name="T14">7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25,00</text:span></text:p>
      <text:p text:style-name="P10"><text:s/></text:p>
      <text:list xml:id="list5073556561728232312" text:style-name="WW8Num2">
        <text:list-header>
          <text:p text:style-name="P15"><text:span text:style-name="T16">2) </text:span><text:span text:style-name="T15">Após, enviar </text:span><text:span text:style-name="T16">e-mail para </text:span><text:span text:style-name="T17">cpl@deso-se.com.br</text:span><text:span text:style-name="T15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2">(</text:span>____<text:span text:style-name="T22">)</text:span>___________________ / CELULAR:<text:span text:style-name="T22">(</text:span>____<text:span text:style-name="T22">)</text:span>_____________________</text:p>
      <text:p text:style-name="P11"/>
      <text:p text:style-name="P11"><text:span text:style-name="T18">E-MAIL</text:span><text:span text:style-name="T20">PARA</text:span><text:span text:style-name="T19"> </text:span><text:span text:style-name="T20">ENVIO</text:span><text:span text:style-name="T19"> </text:span><text:span text:style-name="T20">DO</text:span><text:span text:style-name="T19"> </text:span><text:span text:style-name="T20">EDITAL:</text:span><text:span text:style-name="T21">____________________________________________</text:span></text:p>
      <text:p text:style-name="P11"/>
      <text:p text:style-name="P11"><text:span text:style-name="T22">3) </text:span>Colar <text:span text:style-name="T22">a</text:span>qui <text:span text:style-name="T22">o</text:span> Comprovante <text:span text:style-name="T22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5-11T11:10:24.87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