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5b766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70874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3">4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100</text:span><text:span text:style-name="T11">,00</text:span></text:p>
      <text:p text:style-name="P10"><text:s/></text:p>
      <text:list xml:id="list1946605395160545156" text:style-name="WW8Num2">
        <text:list-header>
          <text:p text:style-name="P14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4-15T14:34:14.343000000</dc:date>
    <meta:print-date>2007-11-19T12:56:00</meta:print-date>
    <meta:editing-cycles>87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