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3def4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4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6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7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0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1">CC </text:span><text:span text:style-name="T8">N.</text:span><text:span text:style-name="T11">00</text:span><text:span text:style-name="T12">2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1">100,00</text:span></text:p>
      <text:p text:style-name="P10"><text:s/></text:p>
      <text:list xml:id="list7933629666470325628" text:style-name="WW8Num2">
        <text:list-header>
          <text:p text:style-name="P15"><text:span text:style-name="T14">2) </text:span><text:span text:style-name="T13">Após, enviar </text:span><text:span text:style-name="T14">e-mail para </text:span><text:span text:style-name="T15">cpl@deso-se.com.br</text:span><text:span text:style-name="T13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0">(</text:span>____<text:span text:style-name="T20">)</text:span>___________________ / CELULAR:<text:span text:style-name="T20">(</text:span>____<text:span text:style-name="T20">)</text:span>_____________________</text:p>
      <text:p text:style-name="P11"/>
      <text:p text:style-name="P11"><text:span text:style-name="T16">E-MAIL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__________</text:span></text:p>
      <text:p text:style-name="P11"/>
      <text:p text:style-name="P11"><text:span text:style-name="T20">3) </text:span>Colar <text:span text:style-name="T20">a</text:span>qui <text:span text:style-name="T20">o</text:span> Comprovante <text:span text:style-name="T20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3-18T09:10:32.09</dc:date>
    <meta:print-date>2007-11-19T12:56:00</meta:print-date>
    <meta:editing-cycles>87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