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3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4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5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3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4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5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6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7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19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1">CC </text:span><text:span text:style-name="T8">N.</text:span><text:span text:style-name="T11">001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1">100,00</text:span></text:p>
      <text:p text:style-name="P10"><text:s/></text:p>
      <text:list xml:id="list1842320322741641078" text:style-name="WW8Num2">
        <text:list-header>
          <text:p text:style-name="P15"><text:span text:style-name="T13">2) </text:span><text:span text:style-name="T12">Após, enviar </text:span><text:span text:style-name="T13">e-mail para </text:span><text:span text:style-name="T14">cpl@deso-se.com.br</text:span><text:span text:style-name="T12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19">(</text:span>____<text:span text:style-name="T19">)</text:span>___________________ / CELULAR:<text:span text:style-name="T19">(</text:span>____<text:span text:style-name="T19">)</text:span>_____________________</text:p>
      <text:p text:style-name="P11"/>
      <text:p text:style-name="P11"><text:span text:style-name="T15">E-MAIL</text:span><text:span text:style-name="T17">PARA</text:span><text:span text:style-name="T16"> </text:span><text:span text:style-name="T17">ENVIO</text:span><text:span text:style-name="T16"> </text:span><text:span text:style-name="T17">DO</text:span><text:span text:style-name="T16"> </text:span><text:span text:style-name="T17">EDITAL:</text:span><text:span text:style-name="T18">____________________________________________</text:span></text:p>
      <text:p text:style-name="P11"/>
      <text:p text:style-name="P11"><text:span text:style-name="T19">3) </text:span>Colar <text:span text:style-name="T19">a</text:span>qui <text:span text:style-name="T19">o</text:span> Comprovante <text:span text:style-name="T19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3-12T14:42:48.687000000</dc:date>
    <meta:print-date>2007-11-19T12:56:00</meta:print-date>
    <meta:editing-cycles>86</meta:editing-cycles>
    <meta:editing-duration>P23DT23H2M58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19" meta:word-count="125" meta:character-count="1185" meta:non-whitespace-character-count="883"/>
  </office:meta>
</office:document-meta>
</file>