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200000BC00006A75000019305D37A5AC.wmf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text-properties style:font-name="Times New Roman" fo:font-size="12pt" style:font-size-asian="12pt" style:font-size-complex="12pt"/>
    </style:style>
    <style:style style:name="P12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officeooo:rsid="00217598" officeooo:paragraph-rsid="00217598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3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4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5" style:family="paragraph" style:parent-style-name="Table_20_Contents" style:list-style-name="WW8Num2">
      <style:paragraph-properties fo:margin-left="0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9" style:family="text">
      <style:text-properties style:use-window-font-color="true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style:use-window-font-color="true" fo:language="pt" fo:country="BR" fo:font-weight="bold" officeooo:rsid="001f15bd" style:font-name-asian="Times New Roman" style:language-asian="zxx" style:country-asian="none" style:font-weight-asian="bold" style:font-name-complex="Times New Roman" style:language-complex="ar" style:country-complex="SA"/>
    </style:style>
    <style:style style:name="T11" style:family="text">
      <style:text-properties style:use-window-font-color="true" fo:language="pt" fo:country="BR" fo:font-weight="bold" officeooo:rsid="0023b1e2" style:font-name-asian="Times New Roman" style:language-asian="zxx" style:country-asian="none" style:font-weight-asian="bold" style:font-name-complex="Times New Roman" style:language-complex="ar" style:country-complex="SA"/>
    </style:style>
    <style:style style:name="T12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13" style:family="text">
      <style:text-properties fo:color="#000000" fo:language="pt" fo:country="BR" officeooo:rsid="00217598" style:font-name-asian="Times New Roman" style:language-asian="zxx" style:country-asian="none" style:font-name-complex="Times New Roman" style:language-complex="ar" style:country-complex="SA"/>
    </style:style>
    <style:style style:name="T14" style:family="text">
      <style:text-properties fo:color="#000000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5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6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7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8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9" style:family="text">
      <style:text-properties officeooo:rsid="00217598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<text:span text:style-name="T19">1) </text:span>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8"><text:span text:style-name="T8">EDITAL: TP N.</text:span><text:span text:style-name="T11">003/2</text:span><text:span text:style-name="T8">01</text:span><text:span text:style-name="T10">5</text:span><text:span text:style-name="T8"> </text:span><text:span text:style-name="T9">- VALOR: </text:span><text:span text:style-name="T8">R$ 25,00</text:span></text:p>
      <text:p text:style-name="P10"><text:s/></text:p>
      <text:list xml:id="list3591760987831714952" text:style-name="WW8Num2">
        <text:list-header>
          <text:p text:style-name="P15"><text:span text:style-name="T13">2) </text:span><text:span text:style-name="T12">Após, enviar </text:span><text:span text:style-name="T13">e-mail para </text:span><text:span text:style-name="T14">cpl@deso-se.com.br</text:span><text:span text:style-name="T12"> com as seguintes informações:</text:span></text:p>
        </text:list-header>
      </text:list>
      <text:p text:style-name="P11"/>
      <text:p text:style-name="P11">Nº CNPJ: ___________________________</text:p>
      <text:p text:style-name="P11"/>
      <text:p text:style-name="P11">EMPRESA:_________________________________________________________________</text:p>
      <text:p text:style-name="P11"/>
      <text:p text:style-name="P11">Nº TELEFONE:<text:span text:style-name="T19">(</text:span>____<text:span text:style-name="T19">)</text:span>___________________ / CELULAR:<text:span text:style-name="T19">(</text:span>____<text:span text:style-name="T19">)</text:span>_____________________</text:p>
      <text:p text:style-name="P11"/>
      <text:p text:style-name="P11"><text:span text:style-name="T15">E-MAIL</text:span><text:span text:style-name="T17">PARA</text:span><text:span text:style-name="T16"> </text:span><text:span text:style-name="T17">ENVIO</text:span><text:span text:style-name="T16"> </text:span><text:span text:style-name="T17">DO</text:span><text:span text:style-name="T16"> </text:span><text:span text:style-name="T17">EDITAL:</text:span><text:span text:style-name="T18">____________________________________________</text:span></text:p>
      <text:p text:style-name="P11"/>
      <text:p text:style-name="P11"><text:span text:style-name="T19">3) </text:span>Colar <text:span text:style-name="T19">a</text:span>qui <text:span text:style-name="T19">o</text:span> Comprovante <text:span text:style-name="T19">d</text:span>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03-09T09:51:35.125000000</dc:date>
    <meta:print-date>2007-11-19T12:56:00</meta:print-date>
    <meta:editing-cycles>87</meta:editing-cycles>
    <meta:editing-duration>P23DT23H2M58S</meta:editing-duration>
    <meta:generator>LibreOffice/4.2.6.3$Windows_x86 LibreOffice_project/3fd416d4c6db7d3204c17ce57a1d70f6e531ee21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