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1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1f15b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1fcd2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9">0</text:span><text:span text:style-name="T11">2</text:span><text:span text:style-name="T8">/201</text:span><text:span text:style-name="T10">5</text:span><text:span text:style-name="T8"> <text:s/>R$ 25,00</text:span></text:p>
      <text:p text:style-name="P5"><text:s/></text:p>
      <text:list xml:id="list742785769261909350" text:style-name="WW8Num2">
        <text:list-item>
          <text:p text:style-name="P11"><text:span text:style-name="T12">Após, enviar fax para o n.º </text:span><text:span text:style-name="T13">(79) 3226-1171</text:span><text:span text:style-name="T12"> 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4">E-MAIL</text:span><text:span text:style-name="T15"> </text:span><text:span text:style-name="T16">EM</text:span><text:span text:style-name="T15"> </text:span><text:span text:style-name="T16">NOME</text:span><text:span text:style-name="T15"> </text:span><text:span text:style-name="T16">DA</text:span><text:span text:style-name="T15"> </text:span><text:span text:style-name="T16">EMPRESA</text:span><text:span text:style-name="T15"> </text:span><text:span text:style-name="T16">PARA</text:span><text:span text:style-name="T15"> </text:span><text:span text:style-name="T16">ENVIO</text:span><text:span text:style-name="T15"> </text:span><text:span text:style-name="T16">DO</text:span><text:span text:style-name="T15"> </text:span><text:span text:style-name="T16">EDITAL:</text:span><text:span text:style-name="T17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2-19T07:23:45.359000000</dc:date>
    <meta:print-date>2007-11-19T12:56:00</meta:print-date>
    <meta:editing-cycles>85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25" meta:word-count="161" meta:character-count="1642" meta:non-whitespace-character-count="1280"/>
  </office:meta>
</office:document-meta>
</file>