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1f15b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4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9">01</text:span><text:span text:style-name="T8">/201</text:span><text:span text:style-name="T10">5</text:span><text:span text:style-name="T8"> <text:s/>R$ 25,00</text:span></text:p>
      <text:p text:style-name="P5"><text:s/></text:p>
      <text:list xml:id="list2899835409971441483" text:style-name="WW8Num2">
        <text:list-item>
          <text:p text:style-name="P8"><text:span text:style-name="T11">Após, enviar fax para o n.º </text:span><text:span text:style-name="T12">(79) 3226-1171</text:span><text:span text:style-name="T11"> 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3">E-MAIL</text:span><text:span text:style-name="T14"> </text:span><text:span text:style-name="T15">EM</text:span><text:span text:style-name="T14"> </text:span><text:span text:style-name="T15">NOME</text:span><text:span text:style-name="T14"> </text:span><text:span text:style-name="T15">DA</text:span><text:span text:style-name="T14"> </text:span><text:span text:style-name="T15">EMPRESA</text:span><text:span text:style-name="T14"> </text:span><text:span text:style-name="T15">PARA</text:span><text:span text:style-name="T14"> </text:span><text:span text:style-name="T15">ENVIO</text:span><text:span text:style-name="T14"> </text:span><text:span text:style-name="T15">DO</text:span><text:span text:style-name="T14"> </text:span><text:span text:style-name="T15">EDITAL:</text:span><text:span text:style-name="T16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1-09T11:48:36.68</dc:date>
    <meta:print-date>2007-11-19T12:56:00</meta:print-date>
    <meta:editing-cycles>85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1" meta:character-count="1642" meta:non-whitespace-character-count="1280"/>
  </office:meta>
</office:document-meta>
</file>