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38866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3da8a1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3e7af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2</text:span><text:span text:style-name="T12">3</text:span><text:span text:style-name="T8">/201</text:span><text:span text:style-name="T9">4</text:span><text:span text:style-name="T8"> <text:s/>R$ 25,00</text:span></text:p>
      <text:p text:style-name="P5"><text:s/></text:p>
      <text:list xml:id="list8211071795520662317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12-29T10:37:51.64</dc:date>
    <meta:print-date>2007-11-19T12:56:00</meta:print-date>
    <meta:editing-cycles>92</meta:editing-cycles>
    <meta:editing-duration>P23DT23H3M20S</meta:editing-duration>
    <meta:generator>LibreOffice/4.0.5.2$Windows_x86 LibreOffice_project/5464147a081647a250913f19c0715bca595af2f</meta:generator>
    <meta:document-statistic meta:table-count="1" meta:image-count="1" meta:object-count="0" meta:page-count="1" meta:paragraph-count="24" meta:word-count="165" meta:character-count="1670" meta:non-whitespace-character-count="1310"/>
  </office:meta>
</office:document-meta>
</file>