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5.92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fo:font-style="italic" style:text-underline-style="solid" style:text-underline-width="auto" style:text-underline-color="font-color" officeooo:rsid="0026d4b1" style:font-style-asian="italic" style:font-style-complex="italic"/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2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268674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d70e0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32cc51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style:use-window-font-color="true" fo:font-size="10pt" fo:language="pt" fo:country="BR" fo:font-weight="bold" officeooo:rsid="00347526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5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</text:span><text:span text:style-name="T9">CC 0</text:span><text:span text:style-name="T10">1</text:span><text:span text:style-name="T12">5</text:span><text:span text:style-name="T9">/2014</text:span><text:span text:style-name="T8"> <text:s/>R$ </text:span><text:span text:style-name="T12">50</text:span><text:span text:style-name="T8">,00</text:span></text:p>
      <text:p text:style-name="P5"><text:s/></text:p>
      <text:list xml:id="list5221546772700774311" text:style-name="WW8Num2">
        <text:list-item>
          <text:p text:style-name="P12"><text:span text:style-name="T13">Após, enviar fax para o n.º </text:span><text:span text:style-name="T14">(79) 3226-1171 </text:span><text:span text:style-name="T15">ou e-mail para cpl@deso-se.com.br </text:span><text:span text:style-name="T13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6">E-MAIL</text:span><text:span text:style-name="T17"> </text:span><text:span text:style-name="T18">EM</text:span><text:span text:style-name="T17"> </text:span><text:span text:style-name="T18">NOME</text:span><text:span text:style-name="T17"> </text:span><text:span text:style-name="T18">DA</text:span><text:span text:style-name="T17"> </text:span><text:span text:style-name="T18">EMPRESA</text:span><text:span text:style-name="T17"> </text:span><text:span text:style-name="T18">PARA</text:span><text:span text:style-name="T17"> </text:span><text:span text:style-name="T18">ENVIO</text:span><text:span text:style-name="T17"> </text:span><text:span text:style-name="T18">DO</text:span><text:span text:style-name="T17"> </text:span><text:span text:style-name="T18">EDITAL:</text:span><text:span text:style-name="T19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12-26T09:07:26.828000000</dc:date>
    <meta:print-date>2007-11-19T12:56:00</meta:print-date>
    <meta:editing-cycles>88</meta:editing-cycles>
    <meta:editing-duration>P23DT23H2M58S</meta:editing-duration>
    <meta:generator>LibreOffice/4.2.6.3$Windows_x86 LibreOffice_project/3fd416d4c6db7d3204c17ce57a1d70f6e531ee21</meta:generator>
    <meta:document-statistic meta:table-count="1" meta:image-count="1" meta:object-count="0" meta:page-count="1" meta:paragraph-count="25" meta:word-count="165" meta:character-count="1675" meta:non-whitespace-character-count="1308"/>
  </office:meta>
</office:document-meta>
</file>