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38866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992a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da8a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2</text:span><text:span text:style-name="T12">2</text:span><text:span text:style-name="T8">/201</text:span><text:span text:style-name="T9">4</text:span><text:span text:style-name="T8"> <text:s/>R$ 25,00</text:span></text:p>
      <text:p text:style-name="P5"><text:s/></text:p>
      <text:list xml:id="list4941458664760495723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26T08:31:32.328000000</dc:date>
    <meta:print-date>2007-11-19T12:56:00</meta:print-date>
    <meta:editing-cycles>92</meta:editing-cycles>
    <meta:editing-duration>P23DT23H3M20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24" meta:word-count="165" meta:character-count="1670" meta:non-whitespace-character-count="1310"/>
  </office:meta>
</office:document-meta>
</file>