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1328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2cc5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0">1</text:span><text:span text:style-name="T12">4</text:span><text:span text:style-name="T9">/2014</text:span><text:span text:style-name="T8"> <text:s/>R$ </text:span><text:span text:style-name="T12">100</text:span><text:span text:style-name="T8">,00</text:span></text:p>
      <text:p text:style-name="P5"><text:s/></text:p>
      <text:list xml:id="list3085180670852158699" text:style-name="WW8Num2">
        <text:list-item>
          <text:p text:style-name="P9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18T16:07:34.96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6" meta:non-whitespace-character-count="1309"/>
  </office:meta>
</office:document-meta>
</file>