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d70e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ef16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fa1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style:use-window-font-color="true" fo:font-size="10pt" fo:language="pt" fo:country="BR" fo:font-weight="bold" officeooo:rsid="00311bc2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style:use-window-font-color="true" fo:font-size="10pt" fo:language="pt" fo:country="BR" fo:font-weight="bold" officeooo:rsid="0031328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6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7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20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21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</text:span><text:span text:style-name="T10">1</text:span><text:span text:style-name="T14">3</text:span><text:span text:style-name="T9">/2014</text:span><text:span text:style-name="T8"> <text:s/>R$ </text:span><text:span text:style-name="T14">25</text:span><text:span text:style-name="T8">,00</text:span></text:p>
      <text:p text:style-name="P5"><text:s/></text:p>
      <text:list xml:id="list825233469828859065" text:style-name="WW8Num2">
        <text:list-item>
          <text:p text:style-name="P12"><text:span text:style-name="T15">Após, enviar fax para o n.º </text:span><text:span text:style-name="T16">(79) 3226-1171 </text:span><text:span text:style-name="T17">ou e-mail para cpl@deso-se.com.br </text:span><text:span text:style-name="T15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8">E-MAIL</text:span><text:span text:style-name="T19"> </text:span><text:span text:style-name="T20">EM</text:span><text:span text:style-name="T19"> </text:span><text:span text:style-name="T20">NOME</text:span><text:span text:style-name="T19"> </text:span><text:span text:style-name="T20">DA</text:span><text:span text:style-name="T19"> </text:span><text:span text:style-name="T20">EMPRESA</text:span><text:span text:style-name="T19"> </text:span><text:span text:style-name="T20">PARA</text:span><text:span text:style-name="T19"> </text:span><text:span text:style-name="T20">ENVIO</text:span><text:span text:style-name="T19"> </text:span><text:span text:style-name="T20">DO</text:span><text:span text:style-name="T19"> </text:span><text:span text:style-name="T20">EDITAL:</text:span><text:span text:style-name="T21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2-05T08:23:14.65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5" meta:non-whitespace-character-count="1308"/>
  </office:meta>
</office:document-meta>
</file>