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5.92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style:font-style-asian="italic" style:font-style-complex="italic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d70e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ef16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2fa1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style:use-window-font-color="true" fo:font-size="10pt" fo:language="pt" fo:country="BR" fo:font-weight="bold" officeooo:rsid="00311bc2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6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20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</text:span><text:span text:style-name="T10">1</text:span><text:span text:style-name="T12">2</text:span><text:span text:style-name="T9">/2014</text:span><text:span text:style-name="T8"> <text:s/>R$ </text:span><text:span text:style-name="T13">10</text:span><text:span text:style-name="T11">0</text:span><text:span text:style-name="T8">,00</text:span></text:p>
      <text:p text:style-name="P5"><text:s/></text:p>
      <text:list xml:id="list8074790340678241308" text:style-name="WW8Num2">
        <text:list-item>
          <text:p text:style-name="P12"><text:span text:style-name="T14">Após, enviar fax para o n.º </text:span><text:span text:style-name="T15">(79) 3226-1171 </text:span><text:span text:style-name="T16">ou e-mail para cpl@deso-se.com.br </text:span><text:span text:style-name="T14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7">E-MAIL</text:span><text:span text:style-name="T18"> </text:span><text:span text:style-name="T19">EM</text:span><text:span text:style-name="T18"> </text:span><text:span text:style-name="T19">NOME</text:span><text:span text:style-name="T18"> </text:span><text:span text:style-name="T19">DA</text:span><text:span text:style-name="T18"> </text:span><text:span text:style-name="T19">EMPRESA</text:span><text:span text:style-name="T18"> 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2-04T09:59:49.79</dc:date>
    <meta:print-date>2007-11-19T12:56:00</meta:print-date>
    <meta:editing-cycles>88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6" meta:non-whitespace-character-count="1309"/>
  </office:meta>
</office:document-meta>
</file>