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officeooo:paragraph-rsid="002836fe" style:font-style-asian="italic" style:font-style-complex="italic"/>
    </style:style>
    <style:style style:name="P9" style:family="paragraph" style:parent-style-name="Standard">
      <style:text-properties fo:font-style="italic" style:text-underline-style="solid" style:text-underline-width="auto" style:text-underline-color="font-color" officeooo:rsid="002b0717" officeooo:paragraph-rsid="002b0717" style:font-style-asian="italic" style:font-style-complex="italic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1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2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3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388661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3992a3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5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officeooo:rsid="003992a3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/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10">2</text:span><text:span text:style-name="T11">1</text:span><text:span text:style-name="T8">/201</text:span><text:span text:style-name="T9">4</text:span><text:span text:style-name="T8"> <text:s/>R$ 25,00</text:span></text:p>
      <text:p text:style-name="P5"><text:s/></text:p>
      <text:list xml:id="list7954002132066123582" text:style-name="WW8Num2">
        <text:list-item>
          <text:p text:style-name="P13"><text:span text:style-name="T12">Após, enviar fax para o n.º </text:span><text:span text:style-name="T13">(79) 3226-1171 </text:span><text:span text:style-name="T14">ou e-mail para cpl@deso-se.com.br </text:span><text:span text:style-name="T12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5">E-MAIL</text:span><text:span text:style-name="T16"> </text:span><text:span text:style-name="T17">EM</text:span><text:span text:style-name="T16"> </text:span><text:span text:style-name="T17">NOME</text:span><text:span text:style-name="T16"> </text:span><text:span text:style-name="T17">DA</text:span><text:span text:style-name="T16"> </text:span><text:span text:style-name="T17">EMPRESA</text:span><text:span text:style-name="T16"> </text:span><text:span text:style-name="T17">PARA</text:span><text:span text:style-name="T16"> </text:span><text:span text:style-name="T17">ENVIO</text:span><text:span text:style-name="T16"> </text:span><text:span text:style-name="T17">DO</text:span><text:span text:style-name="T16"> </text:span><text:span text:style-name="T17">EDITAL:</text:span><text:span text:style-name="T18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11-25T11:35:08.46</dc:date>
    <meta:print-date>2007-11-19T12:56:00</meta:print-date>
    <meta:editing-cycles>92</meta:editing-cycles>
    <meta:editing-duration>P23DT23H3M20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24" meta:word-count="165" meta:character-count="1670" meta:non-whitespace-character-count="1310"/>
  </office:meta>
</office:document-meta>
</file>